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svg:stroke-color="#000000" draw:fill-color="#000000" draw:textarea-horizontal-align="justify" draw:textarea-vertical-align="middle" draw:auto-grow-height="false" fo:min-height="0.208cm" fo:min-width="0cm" loext:decorative="false"/>
      <style:paragraph-properties style:writing-mode="lr-tb"/>
    </style:style>
    <style:style style:name="gr2" style:family="graphic" style:parent-style-name="standard">
      <style:graphic-properties draw:stroke="none" svg:stroke-width="0.018cm" svg:stroke-color="#000000" draw:marker-start-width="0.227cm" draw:marker-end-width="0.227cm" draw:fill="hatch" draw:fill-color="#000000" draw:fill-hatch-name="Black_20_0_20_Degrees" draw:textarea-horizontal-align="justify" draw:textarea-vertical-align="middle" draw:auto-grow-height="false" fo:min-height="0.208cm" fo:min-width="0cm" loext:decorative="false"/>
      <style:paragraph-properties style:writing-mode="lr-tb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 loext:decorative="false"/>
      <style:paragraph-properties style:writing-mode="lr-tb"/>
    </style:style>
    <style:style style:name="gr4" style:family="graphic" style:parent-style-name="objectwithoutfill">
      <style:graphic-properties svg:stroke-width="0.053cm" svg:stroke-color="#000000" draw:marker-start-width="0.279cm" draw:marker-end-width="0.279cm" draw:fill="none" draw:textarea-vertical-align="middle" fo:padding-top="0.151cm" fo:padding-bottom="0.151cm" fo:padding-left="0.276cm" fo:padding-right="0.276cm" loext:decorative="false"/>
    </style:style>
    <style:style style:name="gr5" style:family="graphic" style:parent-style-name="objectwithoutfill">
      <style:graphic-properties svg:stroke-width="0.053cm" svg:stroke-color="#000000" draw:marker-start="Arrowheads_20_1" draw:marker-start-width="0.279cm" draw:marker-end="Arrowheads_20_1" draw:marker-end-width="0.279cm" draw:fill="none" draw:textarea-vertical-align="middle" fo:padding-top="0.151cm" fo:padding-bottom="0.151cm" fo:padding-left="0.276cm" fo:padding-right="0.276cm" loext:decorative="false"/>
    </style:style>
    <style:style style:name="gr6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712cm" fo:min-width="0cm" loext:decorative="false"/>
      <style:paragraph-properties style:writing-mode="lr-tb"/>
    </style:style>
    <style:style style:name="gr7" style:family="graphic" style:parent-style-name="objectwithoutfill">
      <style:graphic-properties svg:stroke-width="0.053cm" svg:stroke-color="#000000" draw:marker-start="Arrowheads_20_1" draw:marker-start-width="0.279cm" draw:marker-end="Arrowheads_20_1" draw:marker-end-width="0.279cm" draw:fill="none" draw:textarea-vertical-align="middle" fo:padding-top="0.151cm" fo:padding-bottom="0.151cm" fo:padding-left="0.276cm" fo:padding-right="0.276cm" loext:decorative="false"/>
      <style:paragraph-properties style:writing-mode="lr-tb"/>
    </style:style>
    <style:style style:name="gr8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877cm" fo:min-width="0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-color="#000000"/>
      <style:paragraph-properties fo:text-align="center"/>
    </style:style>
    <style:style style:name="P3" style:family="paragraph">
      <loext:graphic-properties draw:fill="hatch" draw:fill-color="#000000" draw:fill-hatch-name="Black_20_0_20_Degrees"/>
      <style:paragraph-properties fo:text-align="center"/>
    </style:style>
    <style:style style:name="P4" style:family="paragraph">
      <loext:graphic-properties draw:fill="none" draw:fill-color="#ffffff"/>
    </style:style>
    <style:style style:name="P5" style:family="paragraph">
      <style:paragraph-properties fo:margin-left="0cm" fo:margin-right="0cm" fo:margin-top="0cm" fo:margin-bottom="0cm" fo:line-height="100%" fo:text-indent="0cm"/>
    </style:style>
    <style:style style:name="P6" style:family="paragraph">
      <loext:graphic-properties draw:fill="none"/>
      <style:paragraph-properties fo:text-align="center"/>
    </style:style>
    <style:style style:name="T1" style:family="text">
      <style:text-properties style:font-name="Liberation Sans1" style:font-name-asian="Liberation Sans1" style:font-name-complex="Liberation Sans1"/>
    </style:style>
    <style:style style:name="T2" style:family="text">
      <style:text-properties style:font-name="Liberation Sans" style:font-name-asian="Liberation Sans1" style:font-name-complex="Liberation Sans1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18pt" fo:font-style="normal" fo:text-shadow="none" style:text-underline-style="none" fo:font-weight="normal" style:letter-kerning="true" style:font-name-asian="Liberation Sans1" style:font-size-asian="18pt" style:font-style-asian="normal" style:font-weight-asian="normal" style:font-name-complex="Liberation Sans1" style:font-size-complex="18pt" style:font-style-complex="normal" style:font-weight-complex="normal" style:text-emphasize="none" style:font-relief="none" style:text-overline-style="none" style:text-overline-color="font-color"/>
    </style:style>
    <style:style style:name="T5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name-asian="Liberation Sans1" style:font-size-asian="18pt" style:font-style-asian="normal" style:font-weight-asian="normal" style:font-name-complex="Liberation Sans1" style:font-size-complex="18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custom-shape draw:style-name="gr1" draw:text-style-name="P2" draw:layer="layout" svg:width="0.463cm" svg:height="1.373cm" svg:x="2.48cm" svg:y="3.076cm">
          <text:p text:style-name="P1"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svg:x="8.731cm" svg:y="3.042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3cm" svg:height="1.373cm" draw:transform="rotate (-0.785398163397449) translate (4.72cm 2.981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3cm" svg:height="1.373cm" draw:transform="rotate (0.785398163397448) translate (5.122cm 3.274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2cm" svg:height="1.372cm" draw:transform="rotate (-0.785398163397449) translate (4.687cm 1.574cm)">
          <text:p/>
          <draw:enhanced-geometry svg:viewBox="0 0 21600 21600" draw:glue-points="?f0 0 ?f1 10800 0 21600 10800 21600 21600 21600 ?f7 10800" draw:text-areas="?f1 10800 ?f2 18000 ?f3 7200 ?f4 21600" draw:mirror-vertical="tru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2cm" svg:height="1.372cm" draw:transform="rotate (0.785398163397448) translate (5.137cm 2.033cm)">
          <text:p/>
          <draw:enhanced-geometry svg:viewBox="0 0 21600 21600" draw:glue-points="?f0 0 ?f1 10800 0 21600 10800 21600 21600 21600 ?f7 10800" draw:text-areas="?f1 10800 ?f2 18000 ?f3 7200 ?f4 21600" draw:mirror-vertical="tru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3cm" svg:height="1.373cm" svg:x="2.497cm" svg:y="1.437cm">
          <text:p/>
          <draw:enhanced-geometry svg:viewBox="0 0 21600 21600" draw:glue-points="?f0 0 ?f1 10800 0 21600 10800 21600 21600 21600 ?f7 10800" draw:text-areas="?f1 10800 ?f2 18000 ?f3 7200 ?f4 21600" draw:mirror-vertical="tru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3cm" svg:height="1.373cm" draw:transform="rotate (-1.0471975511966) translate (4.662cm 6.427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3cm" svg:height="1.373cm" draw:transform="rotate (1.0471975511966) translate (5.044cm 6.859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2cm" svg:height="1.372cm" draw:transform="rotate (-1.0471975511966) translate (4.663cm 5.532cm)">
          <text:p/>
          <draw:enhanced-geometry svg:viewBox="0 0 21600 21600" draw:glue-points="?f0 0 ?f1 10800 0 21600 10800 21600 21600 21600 ?f7 10800" draw:text-areas="?f1 10800 ?f2 18000 ?f3 7200 ?f4 21600" draw:mirror-vertical="tru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2cm" svg:height="1.372cm" draw:transform="rotate (1.0471975511966) translate (5.061cm 5.916cm)">
          <text:p/>
          <draw:enhanced-geometry svg:viewBox="0 0 21600 21600" draw:glue-points="?f0 0 ?f1 10800 0 21600 10800 21600 21600 21600 ?f7 10800" draw:text-areas="?f1 10800 ?f2 18000 ?f3 7200 ?f4 21600" draw:mirror-vertical="tru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svg:x="8.78cm" svg:y="1.601cm">
          <text:p/>
          <draw:enhanced-geometry svg:viewBox="0 0 21600 21600" draw:glue-points="?f0 0 ?f1 10800 0 21600 10800 21600 21600 21600 ?f7 10800" draw:text-areas="?f1 10800 ?f2 18000 ?f3 7200 ?f4 21600" draw:mirror-vertical="tru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10.996cm 2.213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4cm" draw:transform="rotate (1.0471975511966) translate (9.703cm 2.152cm)">
          <text:p/>
          <draw:enhanced-geometry svg:viewBox="0 0 21600 21600" draw:glue-points="?f0 0 ?f1 10800 0 21600 10800 21600 21600 21600 ?f7 10800" draw:text-areas="?f1 10800 ?f2 18000 ?f3 7200 ?f4 21600" draw:mirror-vertical="true" draw:mirror-horizontal="tru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11.07cm 3.137cm)">
          <text:p/>
          <draw:enhanced-geometry svg:viewBox="0 0 21600 21600" draw:glue-points="?f0 0 ?f1 10800 0 21600 10800 21600 21600 21600 ?f7 10800" draw:text-areas="?f1 10800 ?f2 18000 ?f3 7200 ?f4 21600" draw:mirror-vertical="fals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4cm" draw:transform="rotate (1.0471975511966) translate (9.562cm 3.192cm)">
          <text:p/>
          <draw:enhanced-geometry svg:viewBox="0 0 21600 21600" draw:glue-points="?f0 0 ?f1 10800 0 21600 10800 21600 21600 21600 ?f7 10800" draw:text-areas="?f1 10800 ?f2 18000 ?f3 7200 ?f4 21600" draw:mirror-vertical="false" draw:mirror-horizontal="tru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frame draw:style-name="gr3" draw:text-style-name="P4" draw:layer="layout" svg:width="2.471cm" svg:height="0.962cm" svg:x="4.299cm" svg:y="10.468cm">
          <draw:text-box>
            <text:p>A <text:span text:style-name="T1">— </text:span><text:span text:style-name="T2">X</text:span> </text:p>
          </draw:text-box>
        </draw:frame>
        <draw:frame draw:style-name="gr3" draw:text-style-name="P4" draw:layer="layout" svg:width="3.703cm" svg:height="0.962cm" svg:x="11.774cm" svg:y="10.286cm">
          <draw:text-box>
            <text:p text:style-name="P5"><text:span text:style-name="T3">X </text:span><text:span text:style-name="T4">— </text:span><text:span text:style-name="T5">A </text:span><text:span text:style-name="T1">— </text:span><text:span text:style-name="T1">X</text:span></text:p>
          </draw:text-box>
        </draw:frame>
        <draw:frame draw:style-name="gr3" draw:text-style-name="P4" draw:layer="layout" svg:width="0.925cm" svg:height="0.962cm" svg:x="4.961cm" svg:y="13.941cm">
          <draw:text-box>
            <text:p>A</text:p>
          </draw:text-box>
        </draw:frame>
        <draw:custom-shape draw:style-name="gr1" draw:text-style-name="P2" draw:layer="layout" svg:width="0.463cm" svg:height="1.373cm" draw:transform="rotate (1.0471975511966) translate (5.565cm 14.699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5.581cm 13.836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4cm" draw:transform="rotate (1.0471975511966) translate (3.857cm 13.808cm)">
          <text:p/>
          <draw:enhanced-geometry svg:viewBox="0 0 21600 21600" draw:glue-points="?f0 0 ?f1 10800 0 21600 10800 21600 21600 21600 ?f7 10800" draw:text-areas="?f1 10800 ?f2 18000 ?f3 7200 ?f4 21600" draw:mirror-vertical="true" draw:mirror-horizontal="tru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3cm" svg:height="1.373cm" draw:transform="rotate (-1.0471975511966) translate (5.034cm 14.266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line draw:style-name="gr4" draw:text-style-name="P6" draw:layer="layout" svg:x1="5.391cm" svg:y1="13.924cm" svg:x2="5.374cm" svg:y2="13.23cm">
          <text:p/>
        </draw:line>
        <draw:line draw:style-name="gr4" draw:text-style-name="P6" draw:layer="layout" svg:x1="5.392cm" svg:y1="15.479cm" svg:x2="5.375cm" svg:y2="14.785cm">
          <text:p/>
        </draw:line>
        <draw:frame draw:style-name="gr3" draw:text-style-name="P4" draw:layer="layout" svg:width="0.925cm" svg:height="0.962cm" svg:x="4.928cm" svg:y="12.452cm">
          <draw:text-box>
            <text:p>X</text:p>
          </draw:text-box>
        </draw:frame>
        <draw:frame draw:style-name="gr3" draw:text-style-name="P4" draw:layer="layout" svg:width="0.925cm" svg:height="0.962cm" svg:x="6.748cm" svg:y="13.063cm">
          <draw:text-box>
            <text:p>X</text:p>
          </draw:text-box>
        </draw:frame>
        <draw:frame draw:style-name="gr3" draw:text-style-name="P4" draw:layer="layout" svg:width="0.925cm" svg:height="0.962cm" svg:x="6.765cm" svg:y="14.783cm">
          <draw:text-box>
            <text:p>X</text:p>
          </draw:text-box>
        </draw:frame>
        <draw:frame draw:style-name="gr3" draw:text-style-name="P4" draw:layer="layout" svg:width="0.925cm" svg:height="0.962cm" svg:x="3.145cm" svg:y="14.767cm">
          <draw:text-box>
            <text:p>X</text:p>
          </draw:text-box>
        </draw:frame>
        <draw:frame draw:style-name="gr3" draw:text-style-name="P4" draw:layer="layout" svg:width="0.925cm" svg:height="0.962cm" svg:x="3.196cm" svg:y="13.081cm">
          <draw:text-box>
            <text:p>X</text:p>
          </draw:text-box>
        </draw:frame>
        <draw:frame draw:style-name="gr3" draw:text-style-name="P4" draw:layer="layout" svg:width="0.925cm" svg:height="0.962cm" svg:x="4.917cm" svg:y="15.313cm">
          <draw:text-box>
            <text:p>X</text:p>
          </draw:text-box>
        </draw:frame>
        <draw:path draw:style-name="gr5" draw:text-style-name="P6" draw:layer="layout" svg:width="1.082cm" svg:height="0.46cm" draw:transform="rotate (-0.331438024953723) translate (12.2378501001241cm 4.90655683780722cm)" svg:viewBox="0 0 1083 461" svg:d="M0 461c559-1 1079-425 1079-425l4-36">
          <text:p/>
        </draw:path>
        <draw:frame draw:style-name="gr3" draw:text-style-name="P4" draw:layer="layout" svg:width="1.455cm" svg:height="0.962cm" svg:x="6.599cm" svg:y="13.876cm">
          <draw:text-box>
            <text:p>90<text:span text:style-name="T1">°</text:span></text:p>
          </draw:text-box>
        </draw:frame>
        <draw:path draw:style-name="gr5" draw:text-style-name="P6" draw:layer="layout" svg:width="0.55cm" svg:height="0.411cm" draw:transform="rotate (0.759043691692334) translate (6.16541509808058cm 14.4020593906681cm)" svg:viewBox="0 0 551 412" svg:d="M0 412c456 0 551-412 551-412">
          <text:p/>
        </draw:path>
        <draw:frame draw:style-name="gr3" draw:text-style-name="P4" draw:layer="layout" svg:width="0.925cm" svg:height="0.962cm" svg:x="4.863cm" svg:y="18.44cm">
          <draw:text-box>
            <text:p>A</text:p>
          </draw:text-box>
        </draw:frame>
        <draw:custom-shape draw:style-name="gr1" draw:text-style-name="P2" draw:layer="layout" svg:width="0.463cm" svg:height="1.373cm" draw:transform="rotate (1.0471975511966) translate (5.467cm 19.198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5.483cm 18.335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4cm" draw:transform="rotate (1.0471975511966) translate (3.759cm 18.307cm)">
          <text:p/>
          <draw:enhanced-geometry svg:viewBox="0 0 21600 21600" draw:glue-points="?f0 0 ?f1 10800 0 21600 10800 21600 21600 21600 ?f7 10800" draw:text-areas="?f1 10800 ?f2 18000 ?f3 7200 ?f4 21600" draw:mirror-vertical="true" draw:mirror-horizontal="tru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3cm" svg:height="1.373cm" draw:transform="rotate (-1.0471975511966) translate (4.936cm 18.765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line draw:style-name="gr4" draw:text-style-name="P6" draw:layer="layout" svg:x1="5.293cm" svg:y1="18.423cm" svg:x2="5.276cm" svg:y2="17.729cm">
          <text:p/>
        </draw:line>
        <draw:line draw:style-name="gr4" draw:text-style-name="P6" draw:layer="layout" svg:x1="5.294cm" svg:y1="19.978cm" svg:x2="5.277cm" svg:y2="19.284cm">
          <text:p/>
        </draw:line>
        <draw:frame draw:style-name="gr3" draw:text-style-name="P4" draw:layer="layout" svg:width="0.925cm" svg:height="0.962cm" svg:x="4.83cm" svg:y="16.951cm">
          <draw:text-box>
            <text:p>E</text:p>
          </draw:text-box>
        </draw:frame>
        <draw:frame draw:style-name="gr3" draw:text-style-name="P4" draw:layer="layout" svg:width="0.925cm" svg:height="0.962cm" svg:x="6.65cm" svg:y="17.562cm">
          <draw:text-box>
            <text:p>X</text:p>
          </draw:text-box>
        </draw:frame>
        <draw:frame draw:style-name="gr3" draw:text-style-name="P4" draw:layer="layout" svg:width="0.925cm" svg:height="0.962cm" svg:x="6.667cm" svg:y="19.282cm">
          <draw:text-box>
            <text:p>X</text:p>
          </draw:text-box>
        </draw:frame>
        <draw:frame draw:style-name="gr3" draw:text-style-name="P4" draw:layer="layout" svg:width="0.925cm" svg:height="0.962cm" svg:x="3.047cm" svg:y="19.266cm">
          <draw:text-box>
            <text:p>X</text:p>
          </draw:text-box>
        </draw:frame>
        <draw:frame draw:style-name="gr3" draw:text-style-name="P4" draw:layer="layout" svg:width="0.925cm" svg:height="0.962cm" svg:x="3.098cm" svg:y="17.58cm">
          <draw:text-box>
            <text:p>X</text:p>
          </draw:text-box>
        </draw:frame>
        <draw:frame draw:style-name="gr3" draw:text-style-name="P4" draw:layer="layout" svg:width="0.925cm" svg:height="0.962cm" svg:x="4.819cm" svg:y="19.812cm">
          <draw:text-box>
            <text:p>X</text:p>
          </draw:text-box>
        </draw:frame>
        <draw:frame draw:style-name="gr6" draw:text-style-name="P4" draw:layer="layout" svg:width="2.005cm" svg:height="0.962cm" svg:x="6.501cm" svg:y="18.375cm">
          <draw:text-box>
            <text:p>&lt; 90<text:span text:style-name="T1">°</text:span></text:p>
          </draw:text-box>
        </draw:frame>
        <draw:path draw:style-name="gr7" draw:text-style-name="P6" draw:layer="layout" svg:width="0.549cm" svg:height="0.412cm" draw:transform="rotate (1.54322012461339) translate (14.3448725431408cm 14.0984778817315cm)" svg:viewBox="0 0 550 413" svg:d="M0 413c456-1 550-413 550-413">
          <text:p text:style-name="P1"/>
        </draw:path>
        <draw:path draw:style-name="gr5" draw:text-style-name="P6" draw:layer="layout" svg:width="0.873cm" svg:height="0.563cm" draw:transform="skewX (-0.553967504583) rotate (-1.03515477935784) translate (4.80470342177273cm 18.908581543822cm)" svg:viewBox="0 0 874 564" svg:d="M0 564c486 0 874-548 874-548l-51-16">
          <text:p/>
        </draw:path>
        <draw:frame draw:style-name="gr3" draw:text-style-name="P4" draw:layer="layout" svg:width="2.005cm" svg:height="0.962cm" svg:x="3.327cm" svg:y="19.665cm">
          <draw:text-box>
            <text:p>&lt; 90<text:span text:style-name="T1">°</text:span></text:p>
          </draw:text-box>
        </draw:frame>
        <draw:frame draw:style-name="gr3" draw:text-style-name="P4" draw:layer="layout" svg:width="0.925cm" svg:height="0.962cm" svg:x="4.714cm" svg:y="22.607cm">
          <draw:text-box>
            <text:p>A</text:p>
          </draw:text-box>
        </draw:frame>
        <draw:custom-shape draw:style-name="gr1" draw:text-style-name="P2" draw:layer="layout" svg:width="0.463cm" svg:height="1.373cm" draw:transform="rotate (1.0471975511966) translate (5.318cm 23.365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5.334cm 22.502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4cm" draw:transform="rotate (1.0471975511966) translate (3.61cm 22.474cm)">
          <text:p/>
          <draw:enhanced-geometry svg:viewBox="0 0 21600 21600" draw:glue-points="?f0 0 ?f1 10800 0 21600 10800 21600 21600 21600 ?f7 10800" draw:text-areas="?f1 10800 ?f2 18000 ?f3 7200 ?f4 21600" draw:mirror-vertical="true" draw:mirror-horizontal="tru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1" draw:text-style-name="P2" draw:layer="layout" svg:width="0.463cm" svg:height="1.373cm" draw:transform="rotate (-1.0471975511966) translate (4.787cm 22.932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line draw:style-name="gr4" draw:text-style-name="P6" draw:layer="layout" svg:x1="5.144cm" svg:y1="22.59cm" svg:x2="5.127cm" svg:y2="21.896cm">
          <text:p/>
        </draw:line>
        <draw:line draw:style-name="gr4" draw:text-style-name="P6" draw:layer="layout" svg:x1="5.145cm" svg:y1="24.145cm" svg:x2="5.128cm" svg:y2="23.451cm">
          <text:p/>
        </draw:line>
        <draw:frame draw:style-name="gr3" draw:text-style-name="P4" draw:layer="layout" svg:width="0.925cm" svg:height="0.962cm" svg:x="4.681cm" svg:y="21.118cm">
          <draw:text-box>
            <text:p>E</text:p>
          </draw:text-box>
        </draw:frame>
        <draw:frame draw:style-name="gr3" draw:text-style-name="P4" draw:layer="layout" svg:width="0.925cm" svg:height="0.962cm" svg:x="6.501cm" svg:y="21.729cm">
          <draw:text-box>
            <text:p>X</text:p>
          </draw:text-box>
        </draw:frame>
        <draw:frame draw:style-name="gr3" draw:text-style-name="P4" draw:layer="layout" svg:width="0.925cm" svg:height="0.962cm" svg:x="6.518cm" svg:y="23.449cm">
          <draw:text-box>
            <text:p>X</text:p>
          </draw:text-box>
        </draw:frame>
        <draw:frame draw:style-name="gr3" draw:text-style-name="P4" draw:layer="layout" svg:width="0.925cm" svg:height="0.962cm" svg:x="2.898cm" svg:y="23.433cm">
          <draw:text-box>
            <text:p>X</text:p>
          </draw:text-box>
        </draw:frame>
        <draw:frame draw:style-name="gr3" draw:text-style-name="P4" draw:layer="layout" svg:width="0.925cm" svg:height="0.962cm" svg:x="2.949cm" svg:y="21.747cm">
          <draw:text-box>
            <text:p>X</text:p>
          </draw:text-box>
        </draw:frame>
        <draw:frame draw:style-name="gr3" draw:text-style-name="P4" draw:layer="layout" svg:width="0.925cm" svg:height="0.962cm" svg:x="4.67cm" svg:y="23.979cm">
          <draw:text-box>
            <text:p>E</text:p>
          </draw:text-box>
        </draw:frame>
        <draw:frame draw:style-name="gr3" draw:text-style-name="P4" draw:layer="layout" svg:width="1.455cm" svg:height="0.962cm" svg:x="6.352cm" svg:y="22.542cm">
          <draw:text-box>
            <text:p>90<text:span text:style-name="T1">°</text:span></text:p>
          </draw:text-box>
        </draw:frame>
        <draw:path draw:style-name="gr5" draw:text-style-name="P6" draw:layer="layout" svg:width="0.55cm" svg:height="0.411cm" draw:transform="rotate (0.759043691692334) translate (5.91841509808058cm 23.0680593906681cm)" svg:viewBox="0 0 551 412" svg:d="M0 412c456 0 551-412 551-412">
          <text:p/>
        </draw:path>
        <draw:frame draw:style-name="gr3" draw:text-style-name="P4" draw:layer="layout" svg:width="2.331cm" svg:height="0.962cm" svg:x="12.387cm" svg:y="14.008cm">
          <draw:text-box>
            <text:p>X <text:span text:style-name="T1">—</text:span><text:span text:style-name="T2"> </text:span>A</text:p>
          </draw:text-box>
        </draw:frame>
        <draw:custom-shape draw:style-name="gr1" draw:text-style-name="P2" draw:layer="layout" svg:width="0.463cm" svg:height="1.373cm" draw:transform="rotate (1.0471975511966) translate (14.413cm 14.782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14.429cm 13.919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line draw:style-name="gr4" draw:text-style-name="P6" draw:layer="layout" svg:x1="14.239cm" svg:y1="14.007cm" svg:x2="14.222cm" svg:y2="13.313cm">
          <text:p/>
        </draw:line>
        <draw:line draw:style-name="gr4" draw:text-style-name="P6" draw:layer="layout" svg:x1="14.24cm" svg:y1="15.562cm" svg:x2="14.223cm" svg:y2="14.868cm">
          <text:p/>
        </draw:line>
        <draw:frame draw:style-name="gr3" draw:text-style-name="P4" draw:layer="layout" svg:width="0.925cm" svg:height="0.962cm" svg:x="13.776cm" svg:y="12.535cm">
          <draw:text-box>
            <text:p>X</text:p>
          </draw:text-box>
        </draw:frame>
        <draw:frame draw:style-name="gr3" draw:text-style-name="P4" draw:layer="layout" svg:width="0.925cm" svg:height="0.962cm" svg:x="15.596cm" svg:y="13.146cm">
          <draw:text-box>
            <text:p>X</text:p>
          </draw:text-box>
        </draw:frame>
        <draw:frame draw:style-name="gr3" draw:text-style-name="P4" draw:layer="layout" svg:width="0.925cm" svg:height="0.962cm" svg:x="15.613cm" svg:y="14.866cm">
          <draw:text-box>
            <text:p>X</text:p>
          </draw:text-box>
        </draw:frame>
        <draw:frame draw:style-name="gr3" draw:text-style-name="P4" draw:layer="layout" svg:width="0.925cm" svg:height="0.962cm" svg:x="13.765cm" svg:y="15.396cm">
          <draw:text-box>
            <text:p>X</text:p>
          </draw:text-box>
        </draw:frame>
        <draw:frame draw:style-name="gr3" draw:text-style-name="P4" draw:layer="layout" svg:width="1.81cm" svg:height="0.962cm" svg:x="15.447cm" svg:y="13.959cm">
          <draw:text-box>
            <text:p>120<text:span text:style-name="T1">°</text:span></text:p>
          </draw:text-box>
        </draw:frame>
        <draw:path draw:style-name="gr5" draw:text-style-name="P6" draw:layer="layout" svg:width="0.55cm" svg:height="0.411cm" draw:transform="rotate (0.759043691692334) translate (15.0134150980806cm 14.4850593906681cm)" svg:viewBox="0 0 551 412" svg:d="M0 412c456 0 551-412 551-412">
          <text:p/>
        </draw:path>
        <draw:frame draw:style-name="gr3" draw:text-style-name="P4" draw:layer="layout" svg:width="1.455cm" svg:height="0.962cm" svg:x="14.387cm" svg:y="12.866cm">
          <draw:text-box>
            <text:p>90<text:span text:style-name="T1">°</text:span></text:p>
          </draw:text-box>
        </draw:frame>
        <draw:path draw:style-name="gr7" draw:text-style-name="P6" draw:layer="layout" svg:width="0.55cm" svg:height="0.411cm" draw:transform="rotate (0.759043691692334) translate (6.12941509808058cm 18.9010593906681cm)" svg:viewBox="0 0 551 412" svg:d="M0 412c456 0 551-412 551-412">
          <text:p/>
        </draw:path>
        <draw:path draw:style-name="gr5" draw:text-style-name="P6" draw:layer="layout" svg:width="0.878cm" svg:height="0.63cm" draw:transform="skewX (0.14782938764392) rotate (-0.638790506229925) translate (14.0940723117594cm 14.3498267969625cm)" svg:viewBox="0 0 879 631" svg:d="M0 631c729 6 879-631 879-631">
          <text:p/>
        </draw:path>
        <draw:frame draw:style-name="gr3" draw:text-style-name="P4" draw:layer="layout" svg:width="1.81cm" svg:height="0.962cm" svg:x="12.504cm" svg:y="14.902cm">
          <draw:text-box>
            <text:p>120<text:span text:style-name="T1">°</text:span></text:p>
          </draw:text-box>
        </draw:frame>
        <draw:path draw:style-name="gr7" draw:text-style-name="P6" draw:layer="layout" svg:width="0.549cm" svg:height="0.412cm" draw:transform="rotate (1.54322012461339) translate (14.3118725431408cm 18.3154778817315cm)" svg:viewBox="0 0 550 413" svg:d="M0 413c456-1 550-413 550-413">
          <text:p/>
        </draw:path>
        <draw:frame draw:style-name="gr3" draw:text-style-name="P4" draw:layer="layout" svg:width="2.331cm" svg:height="0.962cm" svg:x="12.354cm" svg:y="18.225cm">
          <draw:text-box>
            <text:p>E <text:span text:style-name="T1">—</text:span><text:span text:style-name="T2"> </text:span>A</text:p>
          </draw:text-box>
        </draw:frame>
        <draw:custom-shape draw:style-name="gr1" draw:text-style-name="P2" draw:layer="layout" svg:width="0.463cm" svg:height="1.373cm" draw:transform="rotate (1.0471975511966) translate (14.38cm 18.999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14.396cm 18.136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line draw:style-name="gr4" draw:text-style-name="P6" draw:layer="layout" svg:x1="14.206cm" svg:y1="18.224cm" svg:x2="14.189cm" svg:y2="17.53cm">
          <text:p/>
        </draw:line>
        <draw:line draw:style-name="gr4" draw:text-style-name="P6" draw:layer="layout" svg:x1="14.207cm" svg:y1="19.779cm" svg:x2="14.19cm" svg:y2="19.085cm">
          <text:p/>
        </draw:line>
        <draw:frame draw:style-name="gr3" draw:text-style-name="P4" draw:layer="layout" svg:width="0.925cm" svg:height="0.962cm" svg:x="13.743cm" svg:y="16.752cm">
          <draw:text-box>
            <text:p>X</text:p>
          </draw:text-box>
        </draw:frame>
        <draw:frame draw:style-name="gr3" draw:text-style-name="P4" draw:layer="layout" svg:width="0.925cm" svg:height="0.962cm" svg:x="15.563cm" svg:y="17.363cm">
          <draw:text-box>
            <text:p>X</text:p>
          </draw:text-box>
        </draw:frame>
        <draw:frame draw:style-name="gr3" draw:text-style-name="P4" draw:layer="layout" svg:width="0.925cm" svg:height="0.962cm" svg:x="15.58cm" svg:y="19.083cm">
          <draw:text-box>
            <text:p>X</text:p>
          </draw:text-box>
        </draw:frame>
        <draw:frame draw:style-name="gr3" draw:text-style-name="P4" draw:layer="layout" svg:width="0.925cm" svg:height="0.962cm" svg:x="13.732cm" svg:y="19.613cm">
          <draw:text-box>
            <text:p>X</text:p>
          </draw:text-box>
        </draw:frame>
        <draw:frame draw:style-name="gr3" draw:text-style-name="P4" draw:layer="layout" svg:width="2.356cm" svg:height="0.962cm" svg:x="15.414cm" svg:y="18.176cm">
          <draw:text-box>
            <text:p>&lt; 120<text:span text:style-name="T1">°</text:span></text:p>
          </draw:text-box>
        </draw:frame>
        <draw:path draw:style-name="gr5" draw:text-style-name="P6" draw:layer="layout" svg:width="0.55cm" svg:height="0.411cm" draw:transform="rotate (0.759043691692334) translate (14.9804150980806cm 18.7020593906681cm)" svg:viewBox="0 0 551 412" svg:d="M0 412c456 0 551-412 551-412">
          <text:p/>
        </draw:path>
        <draw:frame draw:style-name="gr3" draw:text-style-name="P4" draw:layer="layout" svg:width="2.005cm" svg:height="0.962cm" svg:x="14.205cm" svg:y="16.901cm">
          <draw:text-box>
            <text:p>&lt; 90<text:span text:style-name="T1">°</text:span></text:p>
          </draw:text-box>
        </draw:frame>
        <draw:path draw:style-name="gr7" draw:text-style-name="P6" draw:layer="layout" svg:width="0.549cm" svg:height="0.412cm" draw:transform="rotate (-1.54322012461339) translate (10.7659549654532cm 22.2294149995039cm)" svg:viewBox="0 0 550 413" svg:d="M550 413c-456-1-550-413-550-413">
          <text:p/>
        </draw:path>
        <draw:frame draw:style-name="gr3" draw:text-style-name="P4" draw:layer="layout" svg:width="2.331cm" svg:height="0.962cm" svg:x="9.09cm" svg:y="22.457cm">
          <draw:text-box>
            <text:p>X <text:span text:style-name="T1">—</text:span><text:span text:style-name="T2"> </text:span>A</text:p>
          </draw:text-box>
        </draw:frame>
        <draw:custom-shape draw:style-name="gr1" draw:text-style-name="P2" draw:layer="layout" svg:width="0.463cm" svg:height="1.373cm" draw:transform="rotate (1.0471975511966) translate (11.116cm 23.231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11.132cm 22.368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line draw:style-name="gr4" draw:text-style-name="P6" draw:layer="layout" svg:x1="10.942cm" svg:y1="22.456cm" svg:x2="10.925cm" svg:y2="21.762cm">
          <text:p/>
        </draw:line>
        <draw:line draw:style-name="gr4" draw:text-style-name="P6" draw:layer="layout" svg:x1="10.943cm" svg:y1="24.011cm" svg:x2="10.926cm" svg:y2="23.317cm">
          <text:p/>
        </draw:line>
        <draw:frame draw:style-name="gr3" draw:text-style-name="P4" draw:layer="layout" svg:width="0.925cm" svg:height="0.962cm" svg:x="10.479cm" svg:y="20.984cm">
          <draw:text-box>
            <text:p>X</text:p>
          </draw:text-box>
        </draw:frame>
        <draw:frame draw:style-name="gr3" draw:text-style-name="P4" draw:layer="layout" svg:width="0.925cm" svg:height="0.962cm" svg:x="12.299cm" svg:y="21.595cm">
          <draw:text-box>
            <text:p>E</text:p>
          </draw:text-box>
        </draw:frame>
        <draw:frame draw:style-name="gr3" draw:text-style-name="P4" draw:layer="layout" svg:width="0.925cm" svg:height="0.962cm" svg:x="12.316cm" svg:y="23.315cm">
          <draw:text-box>
            <text:p>E</text:p>
          </draw:text-box>
        </draw:frame>
        <draw:frame draw:style-name="gr3" draw:text-style-name="P4" draw:layer="layout" svg:width="0.925cm" svg:height="0.962cm" svg:x="10.468cm" svg:y="23.845cm">
          <draw:text-box>
            <text:p>X</text:p>
          </draw:text-box>
        </draw:frame>
        <draw:frame draw:style-name="gr3" draw:text-style-name="P4" draw:layer="layout" svg:width="2.005cm" svg:height="0.962cm" svg:x="8.923cm" svg:y="21.596cm">
          <draw:text-box>
            <text:p>&lt; 90<text:span text:style-name="T1">°</text:span></text:p>
          </draw:text-box>
        </draw:frame>
        <draw:path draw:style-name="gr7" draw:text-style-name="P6" draw:layer="layout" svg:width="0.552cm" svg:height="0.412cm" draw:transform="skewX (-0.00174532925199433) rotate (-1.59837252897641) translate (10.7592023909996cm 23.1738039821457cm)" svg:viewBox="0 0 553 413" svg:d="M0 413c458-1 553-413 553-413">
          <text:p/>
        </draw:path>
        <draw:frame draw:style-name="gr3" draw:text-style-name="P4" draw:layer="layout" svg:width="2.005cm" svg:height="0.962cm" svg:x="8.593cm" svg:y="23.233cm">
          <draw:text-box>
            <text:p>&lt; 90<text:span text:style-name="T1">°</text:span></text:p>
          </draw:text-box>
        </draw:frame>
        <draw:frame draw:style-name="gr3" draw:text-style-name="P4" draw:layer="layout" svg:width="2.331cm" svg:height="0.962cm" svg:x="13.879cm" svg:y="22.379cm">
          <draw:text-box>
            <text:p>E <text:span text:style-name="T1">—</text:span><text:span text:style-name="T2"> </text:span>A</text:p>
          </draw:text-box>
        </draw:frame>
        <draw:custom-shape draw:style-name="gr1" draw:text-style-name="P2" draw:layer="layout" svg:width="0.463cm" svg:height="1.373cm" draw:transform="rotate (1.0471975511966) translate (15.905cm 23.153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15.921cm 22.29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line draw:style-name="gr4" draw:text-style-name="P6" draw:layer="layout" svg:x1="15.731cm" svg:y1="22.378cm" svg:x2="15.714cm" svg:y2="21.684cm">
          <text:p/>
        </draw:line>
        <draw:line draw:style-name="gr4" draw:text-style-name="P6" draw:layer="layout" svg:x1="15.732cm" svg:y1="23.933cm" svg:x2="15.715cm" svg:y2="23.239cm">
          <text:p/>
        </draw:line>
        <draw:frame draw:style-name="gr3" draw:text-style-name="P4" draw:layer="layout" svg:width="0.925cm" svg:height="0.962cm" svg:x="15.268cm" svg:y="20.906cm">
          <draw:text-box>
            <text:p>X</text:p>
          </draw:text-box>
        </draw:frame>
        <draw:frame draw:style-name="gr3" draw:text-style-name="P4" draw:layer="layout" svg:width="0.925cm" svg:height="0.962cm" svg:x="17.088cm" svg:y="21.517cm">
          <draw:text-box>
            <text:p>E</text:p>
          </draw:text-box>
        </draw:frame>
        <draw:frame draw:style-name="gr3" draw:text-style-name="P4" draw:layer="layout" svg:width="0.925cm" svg:height="0.962cm" svg:x="17.105cm" svg:y="23.237cm">
          <draw:text-box>
            <text:p>E</text:p>
          </draw:text-box>
        </draw:frame>
        <draw:frame draw:style-name="gr3" draw:text-style-name="P4" draw:layer="layout" svg:width="0.925cm" svg:height="0.962cm" svg:x="15.257cm" svg:y="23.767cm">
          <draw:text-box>
            <text:p>X</text:p>
          </draw:text-box>
        </draw:frame>
        <draw:frame draw:style-name="gr3" draw:text-style-name="P4" draw:layer="layout" svg:width="1.814cm" svg:height="0.962cm" svg:x="13.778cm" svg:y="21.648cm">
          <draw:text-box>
            <text:p><text:span text:style-name="T1">180°</text:span></text:p>
          </draw:text-box>
        </draw:frame>
        <draw:path draw:style-name="gr5" draw:text-style-name="P6" draw:layer="layout" svg:width="1.391cm" svg:height="0.818cm" draw:transform="rotate (2.06978595994008) translate (15.5309999955074cm 23.6540000024484cm)" svg:viewBox="0 0 1392 819" svg:d="M0 0c1327 0 1392 819 1392 819">
          <text:p/>
        </draw:path>
      </draw:page>
      <draw:page draw:name="page2" draw:style-name="dp1" draw:master-page-name="Default">
        <draw:path draw:style-name="gr7" draw:text-style-name="P6" draw:layer="layout" svg:width="1.042cm" svg:height="0.457cm" draw:transform="skewX (-0.0274016692563109) rotate (-1.27775554538505) translate (3.54100088995214cm 3.10296793704523cm)" svg:viewBox="0 0 1043 458" svg:d="M1043 458c-864-2-1043-458-1043-458">
          <text:p/>
        </draw:path>
        <draw:frame draw:style-name="gr6" draw:text-style-name="P4" draw:layer="layout" svg:width="0.925cm" svg:height="0.962cm" svg:x="3.733cm" svg:y="3.189cm">
          <draw:text-box>
            <text:p>A</text:p>
          </draw:text-box>
        </draw:frame>
        <draw:custom-shape draw:style-name="gr1" draw:text-style-name="P2" draw:layer="layout" svg:width="0.463cm" svg:height="1.373cm" draw:transform="rotate (1.0471975511966) translate (4.386cm 4.064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4.402cm 3.201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line draw:style-name="gr4" draw:text-style-name="P6" draw:layer="layout" svg:x1="3.987cm" svg:y1="3.417cm" svg:x2="3.625cm" svg:y2="2.824cm">
          <text:p/>
        </draw:line>
        <draw:frame draw:style-name="gr3" draw:text-style-name="P4" draw:layer="layout" svg:width="0.925cm" svg:height="0.962cm" svg:x="3.114cm" svg:y="2.068cm">
          <draw:text-box>
            <text:p>X</text:p>
          </draw:text-box>
        </draw:frame>
        <draw:frame draw:style-name="gr3" draw:text-style-name="P4" draw:layer="layout" svg:width="0.925cm" svg:height="0.962cm" svg:x="5.569cm" svg:y="2.428cm">
          <draw:text-box>
            <text:p>X</text:p>
          </draw:text-box>
        </draw:frame>
        <draw:frame draw:style-name="gr3" draw:text-style-name="P4" draw:layer="layout" svg:width="0.925cm" svg:height="0.962cm" svg:x="5.586cm" svg:y="4.148cm">
          <draw:text-box>
            <text:p>X</text:p>
          </draw:text-box>
        </draw:frame>
        <draw:frame draw:style-name="gr3" draw:text-style-name="P4" draw:layer="layout" svg:width="0.925cm" svg:height="0.962cm" svg:x="2.968cm" svg:y="4.477cm">
          <draw:text-box>
            <text:p>X</text:p>
          </draw:text-box>
        </draw:frame>
        <draw:frame draw:style-name="gr3" draw:text-style-name="P4" draw:layer="layout" svg:width="2.344cm" svg:height="0.962cm" svg:x="1.223cm" svg:y="3.011cm">
          <draw:text-box>
            <text:p><text:span text:style-name="T1">109.</text:span><text:span text:style-name="T1">5°</text:span></text:p>
          </draw:text-box>
        </draw:frame>
        <draw:frame draw:style-name="gr3" draw:text-style-name="P4" draw:layer="layout" svg:width="2.005cm" svg:height="0.962cm" svg:x="11.475cm" svg:y="2.358cm">
          <draw:text-box>
            <text:p>&lt; 90<text:span text:style-name="T1">°</text:span></text:p>
          </draw:text-box>
        </draw:frame>
        <draw:line draw:style-name="gr4" draw:text-style-name="P6" draw:layer="layout" svg:x1="3.883cm" svg:y1="4.019cm" svg:x2="3.521cm" svg:y2="4.612cm">
          <text:p/>
        </draw:line>
        <draw:path draw:style-name="gr5" draw:text-style-name="P6" draw:layer="layout" svg:width="0.717cm" svg:height="0.463cm" draw:transform="rotate (0.291469985083053) translate (3.915cm 3.016cm)" svg:viewBox="0 0 718 464" svg:d="M0 0c553 0 718 464 718 464">
          <text:p/>
        </draw:path>
        <draw:frame draw:style-name="gr3" draw:text-style-name="P4" draw:layer="layout" svg:width="2.344cm" svg:height="0.962cm" svg:x="3.79cm" svg:y="1.82cm">
          <draw:text-box>
            <text:p><text:span text:style-name="T1">109.</text:span><text:span text:style-name="T1">5°</text:span></text:p>
          </draw:text-box>
        </draw:frame>
        <draw:path draw:style-name="gr5" draw:text-style-name="P6" draw:layer="layout" svg:width="1.034cm" svg:height="0.565cm" draw:transform="skewX (-0.581020107988912) rotate (0.622733477111577) translate (4.89675529779127cm 3.93692409888879cm)" svg:viewBox="0 0 1035 566" svg:d="M0 566c693-2 1035-566 1035-566">
          <text:p/>
        </draw:path>
        <draw:frame draw:style-name="gr3" draw:text-style-name="P4" draw:layer="layout" svg:width="2.344cm" svg:height="0.962cm" svg:x="5.721cm" svg:y="3.328cm">
          <draw:text-box>
            <text:p><text:span text:style-name="T1">109.</text:span><text:span text:style-name="T1">5°</text:span></text:p>
          </draw:text-box>
        </draw:frame>
        <draw:path draw:style-name="gr5" draw:text-style-name="P6" draw:layer="layout" svg:width="0.757cm" svg:height="0.486cm" draw:transform="rotate (-0.512428668385535) translate (4.02199859527159cm 3.99315259232344cm)" svg:viewBox="0 0 758 487" svg:d="M0 487c485 0 758-487 758-487">
          <text:p/>
        </draw:path>
        <draw:frame draw:style-name="gr3" draw:text-style-name="P4" draw:layer="layout" svg:width="2.344cm" svg:height="0.962cm" svg:x="3.498cm" svg:y="4.651cm">
          <draw:text-box>
            <text:p><text:span text:style-name="T1">109.</text:span><text:span text:style-name="T1">5°</text:span></text:p>
          </draw:text-box>
        </draw:frame>
        <draw:frame draw:style-name="gr6" draw:text-style-name="P4" draw:layer="layout" svg:width="0.925cm" svg:height="0.962cm" svg:x="3.68cm" svg:y="8.244cm">
          <draw:text-box>
            <text:p>A</text:p>
          </draw:text-box>
        </draw:frame>
        <draw:custom-shape draw:style-name="gr1" draw:text-style-name="P2" draw:layer="layout" svg:width="0.463cm" svg:height="1.373cm" draw:transform="rotate (1.0471975511966) translate (4.333cm 9.119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4.349cm 8.256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line draw:style-name="gr4" draw:text-style-name="P6" draw:layer="layout" svg:x1="3.934cm" svg:y1="8.472cm" svg:x2="3.572cm" svg:y2="7.879cm">
          <text:p/>
        </draw:line>
        <draw:frame draw:style-name="gr3" draw:text-style-name="P4" draw:layer="layout" svg:width="0.925cm" svg:height="0.962cm" svg:x="3.061cm" svg:y="7.123cm">
          <draw:text-box>
            <text:p>E</text:p>
          </draw:text-box>
        </draw:frame>
        <draw:frame draw:style-name="gr3" draw:text-style-name="P4" draw:layer="layout" svg:width="0.925cm" svg:height="0.962cm" svg:x="5.516cm" svg:y="7.483cm">
          <draw:text-box>
            <text:p>X</text:p>
          </draw:text-box>
        </draw:frame>
        <draw:frame draw:style-name="gr3" draw:text-style-name="P4" draw:layer="layout" svg:width="0.925cm" svg:height="0.962cm" svg:x="5.533cm" svg:y="9.203cm">
          <draw:text-box>
            <text:p>X</text:p>
          </draw:text-box>
        </draw:frame>
        <draw:frame draw:style-name="gr3" draw:text-style-name="P4" draw:layer="layout" svg:width="0.925cm" svg:height="0.962cm" svg:x="2.915cm" svg:y="9.532cm">
          <draw:text-box>
            <text:p>X</text:p>
          </draw:text-box>
        </draw:frame>
        <draw:line draw:style-name="gr4" draw:text-style-name="P6" draw:layer="layout" svg:x1="3.83cm" svg:y1="9.074cm" svg:x2="3.468cm" svg:y2="9.667cm">
          <text:p/>
        </draw:line>
        <draw:path draw:style-name="gr5" draw:text-style-name="P6" draw:layer="layout" svg:width="1.034cm" svg:height="0.565cm" draw:transform="skewX (-0.581020107988912) rotate (0.622733477111577) translate (4.84375529779128cm 8.99192409888879cm)" svg:viewBox="0 0 1035 566" svg:d="M0 566c693-2 1035-566 1035-566">
          <text:p/>
        </draw:path>
        <draw:frame draw:style-name="gr3" draw:text-style-name="P4" draw:layer="layout" svg:width="2.89cm" svg:height="0.962cm" svg:x="5.668cm" svg:y="8.383cm">
          <draw:text-box>
            <text:p><text:span text:style-name="T1">&lt;</text:span><text:span text:style-name="T1"> </text:span><text:span text:style-name="T1">1</text:span><text:span text:style-name="T1">0</text:span><text:span text:style-name="T1">9</text:span><text:span text:style-name="T1">.</text:span><text:span text:style-name="T1">5</text:span><text:span text:style-name="T1">°</text:span></text:p>
          </draw:text-box>
        </draw:frame>
        <draw:path draw:style-name="gr5" draw:text-style-name="P6" draw:layer="layout" svg:width="0.757cm" svg:height="0.486cm" draw:transform="rotate (-0.512428668385535) translate (3.96899859527159cm 9.04815259232344cm)" svg:viewBox="0 0 758 487" svg:d="M0 487c485 0 758-487 758-487">
          <text:p/>
        </draw:path>
        <draw:frame draw:style-name="gr3" draw:text-style-name="P4" draw:layer="layout" svg:width="2.89cm" svg:height="0.962cm" svg:x="3.445cm" svg:y="9.706cm">
          <draw:text-box>
            <text:p><text:span text:style-name="T1">&lt; </text:span><text:span text:style-name="T1">109.</text:span><text:span text:style-name="T1">5°</text:span></text:p>
          </draw:text-box>
        </draw:frame>
        <draw:frame draw:style-name="gr6" draw:text-style-name="P4" draw:layer="layout" svg:width="0.925cm" svg:height="0.962cm" svg:x="2.913cm" svg:y="12.611cm">
          <draw:text-box>
            <text:p>A</text:p>
          </draw:text-box>
        </draw:frame>
        <draw:custom-shape draw:style-name="gr1" draw:text-style-name="P2" draw:layer="layout" svg:width="0.463cm" svg:height="1.373cm" draw:transform="rotate (1.0471975511966) translate (3.566cm 13.486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3.582cm 12.623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line draw:style-name="gr4" draw:text-style-name="P6" draw:layer="layout" svg:x1="3.167cm" svg:y1="12.839cm" svg:x2="2.805cm" svg:y2="12.246cm">
          <text:p/>
        </draw:line>
        <draw:frame draw:style-name="gr3" draw:text-style-name="P4" draw:layer="layout" svg:width="0.925cm" svg:height="0.962cm" svg:x="2.294cm" svg:y="11.49cm">
          <draw:text-box>
            <text:p>E</text:p>
          </draw:text-box>
        </draw:frame>
        <draw:frame draw:style-name="gr3" draw:text-style-name="P4" draw:layer="layout" svg:width="0.925cm" svg:height="0.962cm" svg:x="4.749cm" svg:y="11.85cm">
          <draw:text-box>
            <text:p>X</text:p>
          </draw:text-box>
        </draw:frame>
        <draw:frame draw:style-name="gr3" draw:text-style-name="P4" draw:layer="layout" svg:width="0.925cm" svg:height="0.962cm" svg:x="4.766cm" svg:y="13.57cm">
          <draw:text-box>
            <text:p>X</text:p>
          </draw:text-box>
        </draw:frame>
        <draw:frame draw:style-name="gr3" draw:text-style-name="P4" draw:layer="layout" svg:width="0.925cm" svg:height="0.962cm" svg:x="2.148cm" svg:y="13.899cm">
          <draw:text-box>
            <text:p>E</text:p>
          </draw:text-box>
        </draw:frame>
        <draw:line draw:style-name="gr4" draw:text-style-name="P6" draw:layer="layout" svg:x1="3.063cm" svg:y1="13.441cm" svg:x2="2.701cm" svg:y2="14.034cm">
          <text:p/>
        </draw:line>
        <draw:path draw:style-name="gr5" draw:text-style-name="P6" draw:layer="layout" svg:width="1.034cm" svg:height="0.565cm" draw:transform="skewX (-0.581020107988912) rotate (0.622733477111577) translate (4.07675529779128cm 13.3589240988888cm)" svg:viewBox="0 0 1035 566" svg:d="M0 566c693-2 1035-566 1035-566">
          <text:p/>
        </draw:path>
        <draw:frame draw:style-name="gr3" draw:text-style-name="P4" draw:layer="layout" svg:width="3.262cm" svg:height="0.962cm" svg:x="4.901cm" svg:y="12.75cm">
          <draw:text-box>
            <text:p><text:span text:style-name="T1">&lt;</text:span><text:span text:style-name="T1">&lt; </text:span><text:span text:style-name="T1">1</text:span><text:span text:style-name="T1">0</text:span><text:span text:style-name="T1">9</text:span><text:span text:style-name="T1">.</text:span><text:span text:style-name="T1">5</text:span><text:span text:style-name="T1">°</text:span></text:p>
          </draw:text-box>
        </draw:frame>
        <draw:frame draw:style-name="gr3" draw:text-style-name="P4" draw:layer="layout" svg:width="2.331cm" svg:height="0.962cm" svg:x="12.387cm" svg:y="14.009cm">
          <draw:text-box>
            <text:p>X <text:span text:style-name="T1">—</text:span><text:span text:style-name="T2"> </text:span>A</text:p>
          </draw:text-box>
        </draw:frame>
        <draw:custom-shape draw:style-name="gr1" draw:text-style-name="P2" draw:layer="layout" svg:width="0.463cm" svg:height="1.373cm" draw:transform="rotate (1.0471975511966) translate (14.413cm 14.783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14.429cm 13.92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frame draw:style-name="gr3" draw:text-style-name="P4" draw:layer="layout" svg:width="0.925cm" svg:height="0.962cm" svg:x="15.596cm" svg:y="13.147cm">
          <draw:text-box>
            <text:p>X</text:p>
          </draw:text-box>
        </draw:frame>
        <draw:frame draw:style-name="gr3" draw:text-style-name="P4" draw:layer="layout" svg:width="0.925cm" svg:height="0.962cm" svg:x="15.613cm" svg:y="14.867cm">
          <draw:text-box>
            <text:p>X</text:p>
          </draw:text-box>
        </draw:frame>
        <draw:frame draw:style-name="gr3" draw:text-style-name="P4" draw:layer="layout" svg:width="1.81cm" svg:height="0.962cm" svg:x="15.447cm" svg:y="13.96cm">
          <draw:text-box>
            <text:p>120<text:span text:style-name="T1">°</text:span></text:p>
          </draw:text-box>
        </draw:frame>
        <draw:path draw:style-name="gr5" draw:text-style-name="P6" draw:layer="layout" svg:width="0.55cm" svg:height="0.411cm" draw:transform="rotate (0.759043691692334) translate (15.0134150980806cm 14.4860593906681cm)" svg:viewBox="0 0 551 412" svg:d="M0 412c456 0 551-412 551-412">
          <text:p/>
        </draw:path>
        <draw:path draw:style-name="gr5" draw:text-style-name="P6" draw:layer="layout" svg:width="0.878cm" svg:height="0.63cm" draw:transform="skewX (0.14782938764392) rotate (-0.638790506229925) translate (14.0940723117594cm 14.3508267969625cm)" svg:viewBox="0 0 879 631" svg:d="M0 631c729 6 879-631 879-631">
          <text:p/>
        </draw:path>
        <draw:frame draw:style-name="gr3" draw:text-style-name="P4" draw:layer="layout" svg:width="1.81cm" svg:height="0.962cm" svg:x="12.954cm" svg:y="15.036cm">
          <draw:text-box>
            <text:p>120<text:span text:style-name="T1">°</text:span></text:p>
          </draw:text-box>
        </draw:frame>
        <draw:frame draw:style-name="gr3" draw:text-style-name="P4" draw:layer="layout" svg:width="2.331cm" svg:height="0.962cm" svg:x="12.334cm" svg:y="18.27cm">
          <draw:text-box>
            <text:p>E <text:span text:style-name="T1">—</text:span><text:span text:style-name="T2"> </text:span>A</text:p>
          </draw:text-box>
        </draw:frame>
        <draw:custom-shape draw:style-name="gr1" draw:text-style-name="P2" draw:layer="layout" svg:width="0.463cm" svg:height="1.373cm" draw:transform="rotate (1.0471975511966) translate (14.36cm 19.044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" draw:text-style-name="P3" draw:layer="layout" svg:width="0.463cm" svg:height="1.373cm" draw:transform="rotate (1.0471975511966) translate (14.376cm 18.181cm)">
          <text:p/>
          <draw:enhanced-geometry svg:viewBox="0 0 21600 21600" draw:glue-points="?f0 0 ?f1 10800 0 21600 10800 21600 21600 21600 ?f7 10800" draw:text-areas="?f1 10800 ?f2 18000 ?f3 7200 ?f4 21600" draw:mirror-vertical="true" draw:mirror-horizontal="false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frame draw:style-name="gr3" draw:text-style-name="P4" draw:layer="layout" svg:width="0.925cm" svg:height="0.962cm" svg:x="15.543cm" svg:y="17.408cm">
          <draw:text-box>
            <text:p>X</text:p>
          </draw:text-box>
        </draw:frame>
        <draw:frame draw:style-name="gr3" draw:text-style-name="P4" draw:layer="layout" svg:width="0.925cm" svg:height="0.962cm" svg:x="15.56cm" svg:y="19.128cm">
          <draw:text-box>
            <text:p>X</text:p>
          </draw:text-box>
        </draw:frame>
        <draw:frame draw:style-name="gr3" draw:text-style-name="P4" draw:layer="layout" svg:width="2.356cm" svg:height="0.962cm" svg:x="15.394cm" svg:y="18.221cm">
          <draw:text-box>
            <text:p>&lt; 120<text:span text:style-name="T1">°</text:span></text:p>
          </draw:text-box>
        </draw:frame>
        <draw:path draw:style-name="gr5" draw:text-style-name="P6" draw:layer="layout" svg:width="0.55cm" svg:height="0.411cm" draw:transform="rotate (0.759043691692334) translate (14.9604150980806cm 18.7470593906681cm)" svg:viewBox="0 0 551 412" svg:d="M0 412c456 0 551-412 551-412">
          <text:p/>
        </draw:path>
        <draw:frame draw:style-name="gr3" draw:text-style-name="P4" draw:layer="layout" svg:width="1.81cm" svg:height="0.962cm" svg:x="5.966cm" svg:y="18.257cm">
          <draw:text-box>
            <text:p>120<text:span text:style-name="T1">°</text:span></text:p>
          </draw:text-box>
        </draw:frame>
        <draw:path draw:style-name="gr5" draw:text-style-name="P6" draw:layer="layout" svg:width="1.046cm" svg:height="0.78cm" draw:transform="skewX (0.234397718542838) rotate (-2.13645753736626) translate (14.8009130127174cm 13.8497814088334cm)" svg:viewBox="0 0 1047 781" svg:d="M1047 781c-867 7-1047-781-1047-781">
          <text:p/>
        </draw:path>
        <draw:frame draw:style-name="gr3" draw:text-style-name="P4" draw:layer="layout" svg:width="0.925cm" svg:height="0.962cm" svg:x="5.044cm" svg:y="18.721cm">
          <draw:text-box>
            <text:p>A</text:p>
          </draw:text-box>
        </draw:frame>
        <draw:line draw:style-name="gr4" draw:text-style-name="P6" draw:layer="layout" svg:x1="5.465cm" svg:y1="18.704cm" svg:x2="5.465cm" svg:y2="18.01cm">
          <text:p/>
        </draw:line>
        <draw:frame draw:style-name="gr3" draw:text-style-name="P4" draw:layer="layout" svg:width="0.925cm" svg:height="0.962cm" svg:x="5.011cm" svg:y="17.232cm">
          <draw:text-box>
            <text:p>X</text:p>
          </draw:text-box>
        </draw:frame>
        <draw:frame draw:style-name="gr8" draw:text-style-name="P4" draw:layer="layout" svg:width="0.925cm" svg:height="1.127cm" svg:x="6.106cm" svg:y="19.249cm">
          <draw:text-box>
            <text:p>X</text:p>
          </draw:text-box>
        </draw:frame>
        <draw:frame draw:style-name="gr3" draw:text-style-name="P4" draw:layer="layout" svg:width="0.925cm" svg:height="0.962cm" svg:x="3.906cm" svg:y="19.315cm">
          <draw:text-box>
            <text:p>X</text:p>
          </draw:text-box>
        </draw:frame>
        <draw:line draw:style-name="gr4" draw:text-style-name="P6" draw:layer="layout" svg:x1="4.604cm" svg:y1="19.738cm" svg:x2="5.205cm" svg:y2="19.391cm">
          <text:p/>
        </draw:line>
        <draw:line draw:style-name="gr4" draw:text-style-name="P6" draw:layer="layout" svg:x1="6.378cm" svg:y1="19.722cm" svg:x2="5.777cm" svg:y2="19.375cm">
          <text:p/>
        </draw:line>
        <draw:path draw:style-name="gr5" draw:text-style-name="P6" draw:layer="layout" svg:width="0.952cm" svg:height="0.797cm" draw:transform="rotate (-0.404392787687086) translate (5.67100000010991cm 18.3559999997432cm)" svg:viewBox="0 0 953 798" svg:d="M0 0c755 0 953 798 953 798">
          <text:p/>
        </draw:path>
        <draw:path draw:style-name="gr5" draw:text-style-name="P6" draw:layer="layout" svg:width="0.952cm" svg:height="0.797cm" draw:transform="rotate (-2.46091424531201) translate (6.14993427602302cm 19.6824066957879cm)" svg:viewBox="0 0 953 798" svg:d="M0 0c755 0 953 798 953 798">
          <text:p/>
        </draw:path>
        <draw:frame draw:style-name="gr3" draw:text-style-name="P4" draw:layer="layout" svg:width="1.81cm" svg:height="0.962cm" svg:x="4.627cm" svg:y="19.945cm">
          <draw:text-box>
            <text:p>120<text:span text:style-name="T1">°</text:span></text:p>
          </draw:text-box>
        </draw:frame>
        <draw:path draw:style-name="gr5" draw:text-style-name="P6" draw:layer="layout" svg:width="0.951cm" svg:height="0.797cm" draw:transform="rotate (0.404218254761887) translate (4.51227558937161cm 18.761612499313cm)" svg:viewBox="0 0 952 798" svg:d="M952 0c-754 0-952 798-952 798">
          <text:p/>
        </draw:path>
        <draw:frame draw:style-name="gr3" draw:text-style-name="P4" draw:layer="layout" svg:width="1.81cm" svg:height="0.962cm" svg:x="3.486cm" svg:y="18.174cm">
          <draw:text-box>
            <text:p>120<text:span text:style-name="T1">°</text:span></text:p>
          </draw:text-box>
        </draw:frame>
        <draw:frame draw:style-name="gr3" draw:text-style-name="P4" draw:layer="layout" svg:width="0.925cm" svg:height="0.962cm" svg:x="13.726cm" svg:y="10.255cm">
          <draw:text-box>
            <text:p>A</text:p>
          </draw:text-box>
        </draw:frame>
        <draw:line draw:style-name="gr4" draw:text-style-name="P6" draw:layer="layout" svg:x1="14.147cm" svg:y1="10.238cm" svg:x2="14.147cm" svg:y2="9.544cm">
          <text:p/>
        </draw:line>
        <draw:frame draw:style-name="gr3" draw:text-style-name="P4" draw:layer="layout" svg:width="0.925cm" svg:height="0.962cm" svg:x="13.693cm" svg:y="8.766cm">
          <draw:text-box>
            <text:p>E</text:p>
          </draw:text-box>
        </draw:frame>
        <draw:frame draw:style-name="gr8" draw:text-style-name="P4" draw:layer="layout" svg:width="0.925cm" svg:height="1.127cm" svg:x="14.788cm" svg:y="10.783cm">
          <draw:text-box>
            <text:p>X</text:p>
          </draw:text-box>
        </draw:frame>
        <draw:frame draw:style-name="gr3" draw:text-style-name="P4" draw:layer="layout" svg:width="0.925cm" svg:height="0.962cm" svg:x="12.588cm" svg:y="10.849cm">
          <draw:text-box>
            <text:p>X</text:p>
          </draw:text-box>
        </draw:frame>
        <draw:line draw:style-name="gr4" draw:text-style-name="P6" draw:layer="layout" svg:x1="13.286cm" svg:y1="11.272cm" svg:x2="13.887cm" svg:y2="10.925cm">
          <text:p/>
        </draw:line>
        <draw:line draw:style-name="gr4" draw:text-style-name="P6" draw:layer="layout" svg:x1="15.06cm" svg:y1="11.256cm" svg:x2="14.459cm" svg:y2="10.909cm">
          <text:p/>
        </draw:line>
        <draw:path draw:style-name="gr5" draw:text-style-name="P6" draw:layer="layout" svg:width="0.952cm" svg:height="0.797cm" draw:transform="rotate (-2.46091424531201) translate (14.831934276023cm 11.2164066957879cm)" svg:viewBox="0 0 953 798" svg:d="M0 0c755 0 953 798 953 798">
          <text:p/>
        </draw:path>
        <draw:frame draw:style-name="gr3" draw:text-style-name="P4" draw:layer="layout" svg:width="2.353cm" svg:height="0.962cm" svg:x="12.913cm" svg:y="11.495cm">
          <draw:text-box>
            <text:p><text:s/>&lt;120<text:span text:style-name="T1">°</text:span></text:p>
          </draw:text-box>
        </draw:fram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hatch draw:name="Black_20_0_20_Degrees" draw:display-name="Black 0 Degrees" draw:style="single" draw:color="#000000" draw:distance="0.102cm" draw:rotation="0"/>
    <draw:marker draw:name="Arrow" svg:viewBox="0 0 20 30" svg:d="M10 0l-10 30h20z"/>
    <draw:marker draw:name="Arrowheads_20_1" draw:display-name="Arrowheads 1" svg:viewBox="0 7 20 13" svg:d="M0 20l10-13 10 13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23T19:37:45.089098139</meta:creation-date>
    <meta:generator>LibreOffice/24.2.7.2$Linux_X86_64 LibreOffice_project/420$Build-2</meta:generator>
    <dc:date>2026-07-24T19:36:54.387599492</dc:date>
    <meta:editing-duration>PT8H24M43S</meta:editing-duration>
    <meta:editing-cycles>9</meta:editing-cycles>
    <meta:document-statistic meta:object-count="199"/>
  </office:meta>
</office:document-meta>
</file>